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лия-ларина-новогодние-елки-и-детские-подарки-должны-быть-безопасными"/>Юлия Ларина: Новогодние елки и детские подарки должны быть безопасными<text:bookmark-end text:name="юлия-ларина-новогодние-елки-и-детские-подарки-должны-быть-безопасными"/></text:h>
      <text:p text:style-name="First_20_paragraph">16.12.2016</text:p>
      <text:p text:style-name="Text_20_body"><text:span text:style-name="T1">При проведении новогодних массовых мероприятий и детских елок должны быть соблюдены все санитарные нормы безопасности.</text:span></text:p>
      <text:p text:style-name="Text_20_body">Об этом в ходе совещания, прошедшего в префектуре Юго-Восточного округа, сообщила главный государственный санитарный врач по ЮВАО Юлия Ларина. Связана эта обеспокоенность, прежде всего, с сезонным подъемом заболеваемости гриппом и ОРВИ.</text:p>
      <text:p text:style-name="Text_20_body">Для этого необходимо, чтобы при организации праздников задействованные в представлении актеры и аниматоры, сотрудники культурных учреждений, а также сотрудники клининговых компаний и охранных предприятий в обязательном порядке прошли медицинское обследование, имели личные медкнижки и были привиты от гриппа. В преддверии праздников Роспотребнадзор провел несколько проверок в культурных учреждениях ЮВАО, где планируется проводить детские новогодние елки.</text:p>
      <text:p text:style-name="Text_20_body">В связи с тем, что грипп и ОРВИ передаются воздушно-капельным путем, а вирус сохраняется до четырех суток, в учреждениях культуры, где будут проводиться праздничные мероприятия, между представлениями должны быть технические перерывы, во время которых будут проводиться обязательные проветривания и влажная уборка. Кроме того, необходимо избегать пересечения потоков детей и родителей, чтобы минимизировать контакты. Среди обязательных требований также установка в свободном доступе для детей кулеров с одноразовыми стаканами или возможность получения ими бутилированной воды, дезинфекция помещений, а также отдельное помещение для размещения и хранения новогодних подарков. При этом сами кондитерские наборы тоже должны отвечать требованиям безопасности, в том числе с соблюдением сроков годности. При этом в подарках не должно быть никаких скоропортящихся продуктов, кремовых кондитерских изделий, йогуртов и так далее. Игрушки также должны быть безопасными для здоровья и жизни детей.​</text:p>
      <text:p text:style-name="Text_20_body"><text:line-break/></text:p>
      <text:p text:style-name="Text_20_body">Адрес страницы: <text:a xlink:type="simple" xlink:href="http://uvao.mos.ru/presscenter/news/detail/4453319.html" office:name=""><text:span text:style-name="Definition">http://uvao.mos.ru/presscenter/news/detail/445331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23:26:06Z</meta:creation-date>
    <dc:date>2025-02-20T23:26:06Z</dc:date>
  </office:meta>
</office:document-meta>
</file>