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сную-экосистему-природной-территории-кузьминки-люблино-изучили-с-научной-точки-зрения"/>Лесную экосистему природной территории «Кузьминки-Люблино» изучили с научной точки зрения<text:bookmark-end text:name="лесную-экосистему-природной-территории-кузьминки-люблино-изучили-с-научной-точки-зрения"/></text:h>
      <text:p text:style-name="First_20_paragraph">16.12.2016</text:p>
      <text:p text:style-name="Text_20_body"><text:span text:style-name="T1">Серьезное научное биологическое исследование было проведено на территории природной территории «Кузьминки-Люблино».</text:span></text:p>
      <text:p text:style-name="Text_20_body">Исследование проводилось в отдаленной и малопосещаемой части парка. Анна Буйволова, которая защитила в результате проведенной работы кандидатскую диссертацию «Трансформация естественных лесных экосистем города Москвы на примере природно-исторического парка «Кузьминки-Люблино», изучала растительное сообщество в различных ярусах леса и почвы.</text:p>
      <text:p text:style-name="Text_20_body">- Были проведены подробные геоботанические, почвенные и почвенно-зоологические исследования, то есть исследованы почвенные беспозвоночные, - говорит представитель пресс-службы Дирекции природной территории «Кузьминки-Люблино» ГПБУ «Мосприрода» Мария Антонова. – Для сравнительной оценки получаемых результатов такие же исследования пробных площадей провели и в своеобразном «эталонном» лесу, заповеданном более полувека, в котором воздействие людей на природу минимально – Государственном природном биосферном Приокско-Террасном заповеднике.</text:p>
      <text:p text:style-name="Text_20_body">В результате в работе представлена подробная и выверенная информация по истории лесов и парков вокруг Москвы и в ее пределах, их исследование, планы по сохранению и развитию «зеленого ожерелья Москвы» на протяжении всего XX века, отраженные в Генеральных планах Москвы.</text:p>
      <text:p text:style-name="Text_20_body"><text:line-break/></text:p>
      <text:p text:style-name="Text_20_body">Адрес страницы: <text:a xlink:type="simple" xlink:href="http://uvao.mos.ru/presscenter/news/detail/4453488.html" office:name=""><text:span text:style-name="Definition">http://uvao.mos.ru/presscenter/news/detail/4453488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6T11:22:58Z</meta:creation-date>
    <dc:date>2025-08-06T11:22:58Z</dc:date>
  </office:meta>
</office:document-meta>
</file>