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танции-мцк-дубровка-пассажиров-с-новым-годом-поздравит-дед-мороз"/>На станции МЦК «Дубровка» пассажиров с Новым годом поздравит Дед Мороз<text:bookmark-end text:name="на-станции-мцк-дубровка-пассажиров-с-новым-годом-поздравит-дед-мороз"/></text:h>
      <text:p text:style-name="First_20_paragraph">19.12.2016</text:p>
      <text:p text:style-name="Text_20_body"><text:span text:style-name="T1">На 14 станциях Московского центрального кольца, в том числе станции «Дубровка» в Юго-Восточном округе столицы 27 и 28 декабря с 10.00 до 16.00 с Новым годом пассажиров будет поздравлять Дед Мороз. Главный волшебник страны будет дарить подарки взрослым и детям.</text:span></text:p>
      <text:p text:style-name="Text_20_body">- Сразу 14 Дедов Морозов выйдут на службу на МЦК 27 и 28 декабря, - сообщила корреспонденту «ЗБ» пресс-секретарь Московского центрального Надежда Доржиева. – Сказочные персонажи в традиционных костюмах раздадут более 20 тысяч сладких сюрпризов с символикой столичной подземки. Не останутся без подарков и взрослые – в придачу к поздравлениям они получат от Деда Мороза карту метрополитена и МЦК в виде наклеек.</text:p>
      <text:p text:style-name="Text_20_body">Кстати, 25 декабря на станции МЦК «Лужники» к Деду Морозу вновь присоединится антропоморфный робот Метроша, его «первый выход в свет» 17 декабря произвел фурор в социальных сетях. Застать новогоднюю парочку, получить подарки и сделать селфи можно будет с 11.00 до 17.00.</text:p>
      <text:p text:style-name="Text_20_body"><text:line-break/></text:p>
      <text:p text:style-name="Text_20_body">Адрес страницы: <text:a xlink:type="simple" xlink:href="http://uvao.mos.ru/presscenter/news/detail/4473085.html" office:name=""><text:span text:style-name="Definition">http://uvao.mos.ru/presscenter/news/detail/447308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5:58:58Z</meta:creation-date>
    <dc:date>2023-06-09T05:58:58Z</dc:date>
  </office:meta>
</office:document-meta>
</file>