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оспотребнадзор-ювао-проверил-торговые-предприятия-округа-реализующие-меховую-одежду"/>Роспотребнадзор ЮВАО проверил торговые предприятия округа, реализующие меховую одежду<text:bookmark-end text:name="роспотребнадзор-ювао-проверил-торговые-предприятия-округа-реализующие-меховую-одежду"/></text:h>
      <text:p text:style-name="First_20_paragraph">20.12.2016</text:p>
      <text:p text:style-name="Text_20_body"><text:span text:style-name="T1">Денежными штрафами и конфискацией шуб поплатились четыре предпринимателя из ЮВАО за нарушение нового закона.</text:span></text:p>
      <text:p text:style-name="Text_20_body">В соответствии с новым постановлением правительства РФ, изделия из натурального меха должны иметь маркировку контрольными идентификационными знаками (КИЗ). То есть теперь на каждой шубе должна быть этикетка с чипом, где указаны данные о товаре, производителе и т.п.</text:p>
      <text:p text:style-name="Text_20_body">Роспотребнадзор ЮВАО проверил торговые предприятия округа, реализующие меховую одежду, и выявил четырех индивидуальных предпринимателей, которые продавали шубы без маркировки КИЗ.</text:p>
      <text:p text:style-name="Text_20_body">Материалы по факту нарушений направили в Лефортовский районный суд. По решению суда каждому предпринимателю был назначен штраф - 5 тысяч рублей. Меховая одежда без маркировки на общую сумму 1 миллион 15 тысяч рублей конфискована.</text:p>
      <text:p text:style-name="Text_20_body"><text:line-break/></text:p>
      <text:p text:style-name="Text_20_body">Адрес страницы: <text:a xlink:type="simple" xlink:href="http://uvao.mos.ru/presscenter/news/detail/4476943.html" office:name=""><text:span text:style-name="Definition">http://uvao.mos.ru/presscenter/news/detail/4476943.html</text:span></text:a></text:p>
      <text:p text:style-name="Text_20_body"><text:a xlink:type="simple" xlink:href="http://uvao.mos.ru" office:name=""><text:span text:style-name="Definition">Префектура Юго-Восточ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19T03:55:11Z</meta:creation-date>
    <dc:date>2023-06-19T03:55:11Z</dc:date>
  </office:meta>
</office:document-meta>
</file>