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илотный-агрегатор-по-ремонту-цифровых-устройств-запустили-в-ювао"/>Пилотный агрегатор по ремонту цифровых устройств запустили в ЮВАО<text:bookmark-end text:name="пилотный-агрегатор-по-ремонту-цифровых-устройств-запустили-в-ювао"/></text:h>
      <text:p text:style-name="First_20_paragraph">21.12.2016</text:p>
      <text:p text:style-name="Text_20_body"><text:span text:style-name="T1">В Москве запустили первый </text:span><text:a xlink:type="simple" xlink:href="https://ct.mos.ru/" office:name=""><text:span text:style-name="Definition"><text:span text:style-name="T1">онлайн-агрегатор</text:span></text:span></text:a><text:span text:style-name="T1"> сервисов по ремонту цифровой техники. Пилотный проект стартовал в Юго-Восточном округе. Сервис будет работать по той же схеме, что и агрегаторы такси. Об этом сообщает портал мэра mos.ru со ссылкой на Департамент информационных технологий города Москвы.</text:span></text:p>
      <text:p text:style-name="Text_20_body">– Система получила название «Чудо техники», работает по принципу агрегаторов такси. Она распределяет заказы между надёжными мастерскими, организует доставку устройства в сервис и обратно и контролирует качество ремонта, – говорится в материале.</text:p>
      <text:p text:style-name="Text_20_body">Сервис будет работать в пилотном режиме в Юго-Восточном округе до конца первого квартала 207 года. Жители ЮВАО уже могут заказать ремонт компьютера, ноутбука, моноблока, планшета или телефона по единым тарифам, оставив заявку на <text:a xlink:type="simple" xlink:href="https://ct.mos.ru/" office:name=""><text:span text:style-name="Definition">сайте</text:span></text:a> проекта либо по телефону: 8 (495) 587-88-87. В дальнейшем также появится мобильное приложение.</text:p>
      <text:p text:style-name="Text_20_body">– После тестирования планируем запустить платформу сразу по всему городу, — рассказали в пресс-службе ИТ-ведомства.</text:p>
      <text:p text:style-name="Text_20_body">Система работает следующим образом: пользователь через сайт или по телефону рассказывает о том, какая проблема с техникой возникла, после этого к нему домой или на работу (на территории ЮВАО) приезжает курьер. Он забирает девайс на диагностику, которая проводится в течение суток. Доставка возможна с 09:00 до 21:00 с понедельника по субботу. Тариф на доставку и диагностику — 450 рублей в будни, 600 рублей — в выходные. Следить за тем, какой «диагноз» поставили устройству, какое «лечение» потребуется и в какую сумму оно обойдётся, можно в личном кабинете на сайте платформы. Если стоимость ремонта не устроит пользователя — курьер привезёт гаджет обратно. Если пользователь согласен с ценой — гаджет отремонтируют и также вернут с курьером. Средний срок ремонта — трое суток после диагностики.</text:p>
      <text:p text:style-name="Text_20_body">Полная <text:a xlink:type="simple" xlink:href="https://ct.mos.ru/price/" office:name=""><text:span text:style-name="Definition">тарифная сетка</text:span></text:a> доступна на сайте <text:a xlink:type="simple" xlink:href="http://www.ct.mos.ru/" office:name=""><text:span text:style-name="Definition">ct.mos.ru</text:span></text:a>, по ней можно перепроверить цену, указанную мастерской. Следить за уровнем цен и пресекать ситуации, когда сервисные центры навязывают ненужные услуги или завышают прайс, будут специалисты «Информационного города». Они же будут контролировать качество ремонта и общаться с мастерами, если у потребителя возникли претензии. Сейчас с онлайн-платформой работает четыре крупных мультибрендовых сервиса, которые прошли двухступенчатую систему отбора.</text:p>
      <text:p text:style-name="Text_20_body">– Уже создана специальная служба разбора, которая берёт на себя взаимодействие с сервисным центром. Если она подтвердит, что услуга оказана некачественно, клиенту вернут деньги. Сервисные центры будут держать у нас небольшой залог на этот случай, чтобы возврат произошёл максимально быстро, — сказали в Департаменте информационных технологий.</text:p>
      <text:p text:style-name="Text_20_body">«“Чудо техники” — это социальная онлайн-платформа. На этапе пилотного проекта мы составим собирательный портрет клиента и разработаем систему льгот. Скорее всего, они будут доступны пенсионерам и владельцам социальных карт москвича», — добавили в Департаменте.</text:p>
      <text:p text:style-name="Text_20_body">Создание <text:a xlink:type="simple" xlink:href="https://www.mos.ru/news/item/17508073" office:name=""><text:span text:style-name="Definition">городского агрегатора</text:span></text:a> позволит поддержать легальный рынок ремонтных услуг, обеспечить потребителю высокое качество работ и доступные цены, а также гарантировать сотрудничество только с официальными поставщиками запчастей и ПО. Москвичи, отдавая свою технику в непроверенные сервисы, вынуждены платить за её ремонт в четыре — пять раз больше ожидаемого. Зачастую в нелегальных сервисах устанавливается нелицензированное программное обеспечение, навязываются дополнительные услуги, нет гарантии на качество работ. Также фиксируются случаи мошенничества и воровства. Часто с этим сталкиваются пенсионеры, так как мошенники нередко маскируются под государственные организации.</text:p>
      <text:p text:style-name="Text_20_body"><text:line-break/></text:p>
      <text:p text:style-name="Text_20_body">Адрес страницы: <text:a xlink:type="simple" xlink:href="http://uvao.mos.ru/presscenter/news/detail/4493046.html" office:name=""><text:span text:style-name="Definition">http://uvao.mos.ru/presscenter/news/detail/4493046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7T07:32:42Z</meta:creation-date>
    <dc:date>2025-01-27T07:32:42Z</dc:date>
  </office:meta>
</office:document-meta>
</file>