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из-ювао-победили-на-чемпионате-москвы-по-керлингу"/>Спортсмены из ЮВАО победили на чемпионате Москвы по керлингу<text:bookmark-end text:name="спортсмены-из-ювао-победили-на-чемпионате-москвы-по-керлингу"/></text:h>
      <text:p text:style-name="First_20_paragraph">23.12.2016</text:p>
      <text:p text:style-name="Text_20_body"><text:span text:style-name="T1">Воспитанники спортивной школы олимпийского резерва «Москвич» на Волгоградке стали победителями чемпионата Москвы по керлингу.</text:span></text:p>
      <text:p text:style-name="Text_20_body">– Золотые медали в составе команды «Москвич-1» завоевали Ольга Лаврова и Александр Челышев, – отметили в спортивной школе.</text:p>
      <text:p text:style-name="Text_20_body">Воспитанники спортшколы получили и бронзовые медали. В составе сборной «Москвич-5» третьи места заняли Лолита Третьяк и Кирилл Постнов.</text:p>
      <text:p text:style-name="Text_20_body">Всего в чемпионате приняли участие 24 команды спортсменов-керлингистов.</text:p>
      <text:p text:style-name="Text_20_body">Напомним, что сборная России по керлингу, которая не раз становилась призером международных состязаний, традиционно проводит тренировки в Ледовом дворце «Москвич» в Текстильщиках.</text:p>
      <text:p text:style-name="Text_20_body"><text:line-break/></text:p>
      <text:p text:style-name="Text_20_body">Адрес страницы: <text:a xlink:type="simple" xlink:href="http://uvao.mos.ru/presscenter/news/detail/4510401.html" office:name=""><text:span text:style-name="Definition">http://uvao.mos.ru/presscenter/news/detail/4510401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2T12:37:12Z</meta:creation-date>
    <dc:date>2025-01-12T12:37:12Z</dc:date>
  </office:meta>
</office:document-meta>
</file>