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марьино-25-декабря-пройдет-масштабный-конкурс-снежных-фигур"/>В районе Марьино 25 декабря пройдет масштабный конкурс снежных фигур<text:bookmark-end text:name="в-районе-марьино-25-декабря-пройдет-масштабный-конкурс-снежных-фигур"/></text:h>
      <text:p text:style-name="First_20_paragraph">23.12.2016</text:p>
      <text:p text:style-name="Text_20_body"><text:span text:style-name="T1">В воскресенье 25 декабря парк имени Артёма Боровика на пересечении ул. Братиславской и ул. Перерва приглашает всех желающих на конкурс снеговиков и снежных баб. Начало конкурса в 12.00, сбор участников в здании проката спортинвентаря. Ваять снежные шедевры участники смогут до 18.00.</text:span></text:p>
      <text:p text:style-name="Text_20_body">– Чтобы участники могли сделать фигуры по-настоящему уникальными и яркими, мы раздадим им краски. С собой можно принести любые украшения, гирлянды, одежду и оригинальные шляпы для вашего снеговика. Чем больше фантазии – тем лучше, – рассказала менеджер культурно-массовых мероприятий парка Ксения Слемзина.</text:p>
      <text:p text:style-name="Text_20_body">Для гостей парка также проведут небольшую лекцию об истории зимней забавы по лепке снеговиков.</text:p>
      <text:p text:style-name="Text_20_body">Создать праздничное настроение помогут диджеи парка. В финале конкурса участников ждёт весёлая викторина.</text:p>
      <text:p text:style-name="Text_20_body">По словам организаторов, все конкурсанты получат памятные призы, а победителей, которых определит независимое жюри, ждут ценные подарки.</text:p>
      <text:p text:style-name="Text_20_body"><text:line-break/></text:p>
      <text:p text:style-name="Text_20_body">Адрес страницы: <text:a xlink:type="simple" xlink:href="http://uvao.mos.ru/presscenter/news/detail/4510679.html" office:name=""><text:span text:style-name="Definition">http://uvao.mos.ru/presscenter/news/detail/451067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8:58:11Z</meta:creation-date>
    <dc:date>2023-06-15T08:58:11Z</dc:date>
  </office:meta>
</office:document-meta>
</file>