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а-беременной-сотрудницы-аптеки-защитила-прокуратура-ювао"/>Права беременной сотрудницы аптеки защитила прокуратура ЮВАО<text:bookmark-end text:name="права-беременной-сотрудницы-аптеки-защитила-прокуратура-ювао"/></text:h>
      <text:p text:style-name="First_20_paragraph">26.12.2016</text:p>
      <text:p text:style-name="Text_20_body"><text:span text:style-name="T1">Беременная сотрудница ООО «Аптека-холдинг РУС» обратилась к работодателю с заявлением о неполном рабочем дне. Но в компании просьбу работницы проигнорировали. Об этом женщина рассказала в прокуратуре ЮВАО.</text:span><text:line-break/><text:line-break/>По результатам проверки надзорный орган внёс в адрес руководства аптеки представление об устранении нарушений трудового законодательства. В результате прокурорского реагирования права беременной женщины восстановлены, а сотрудник, виновный в нарушении закона, уволен.</text:p>
      <text:p text:style-name="Text_20_body"><text:line-break/></text:p>
      <text:p text:style-name="Text_20_body">Адрес страницы: <text:a xlink:type="simple" xlink:href="http://uvao.mos.ru/presscenter/news/detail/4525453.html" office:name=""><text:span text:style-name="Definition">http://uvao.mos.ru/presscenter/news/detail/452545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8:00:46Z</meta:creation-date>
    <dc:date>2023-06-18T08:00:46Z</dc:date>
  </office:meta>
</office:document-meta>
</file>