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вао-с-5-по-8-января-состоится-турнир-по-хоккею-памяти-валерия-харламова"/>В ЮВАО с 5 по 8 января состоится турнир по хоккею памяти Валерия Харламова<text:bookmark-end text:name="в-ювао-с-5-по-8-января-состоится-турнир-по-хоккею-памяти-валерия-харламова"/></text:h>
      <text:p text:style-name="First_20_paragraph">28.12.2016</text:p>
      <text:p text:style-name="Text_20_body"><text:span text:style-name="T1">С 5 по 8 января 2017 г. в парке им. Артема Боровика (пересечение ул.Братиславской и ул.Перерва) состоится турнир по хоккею памяти двукратного олимпийского чемпиона В.Б. Харламова среди детей 2006-2007 г.р.</text:span></text:p>
      <text:p text:style-name="Text_20_body">В турнире примут участие команды СК «Аннино ЮАО, СК «Юниор» СВАО, СК «Комгаз» ТиНАО, ХС «ЦФК и С» ЮВАО.</text:p>
      <text:p text:style-name="Text_20_body">Валерий Борисович Харламов родился 14 января 1948 в Москве. Его жизнь трагически оборвалась в результате ДТП 27 августа 1981, вблизи Солнечногорска Московской области.</text:p>
      <text:p text:style-name="Text_20_body">Советский хоккеист, нападающий команды ЦСКА (1967—1981) и сборной СССР (1969—1980), заслуженный мастер спорта СССР (1969). Двукратный олимпийский чемпион (1972, 1976) и восьмикратный чемпион мира. Лучший хоккеист СССР (1972, 1973).</text:p>
      <text:p text:style-name="Text_20_body">Один из ведущих хоккеистов СССР 1970-х годов, получивший признание как в своей стране, так и за её пределами. Член Зала славы ИИХФ (с 1998 года). Член Зала хоккейной славы НХЛ (с 2005 года).<text:line-break/><text:line-break/><text:line-break/></text:p>
      <text:p text:style-name="Text_20_body"><text:line-break/></text:p>
      <text:p text:style-name="Text_20_body">Адрес страницы: <text:a xlink:type="simple" xlink:href="http://uvao.mos.ru/presscenter/news/detail/4549617.html" office:name=""><text:span text:style-name="Definition">http://uvao.mos.ru/presscenter/news/detail/454961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8:36:52Z</meta:creation-date>
    <dc:date>2023-06-18T08:36:52Z</dc:date>
  </office:meta>
</office:document-meta>
</file>