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емь-катков-обустроили-в-южнопортовом-районе"/>Восемь катков обустроили в Южнопортовом районе<text:bookmark-end text:name="восемь-катков-обустроили-в-южнопортовом-районе"/></text:h>
      <text:p text:style-name="First_20_paragraph">29.12.2016</text:p>
      <text:p text:style-name="Text_20_body"><text:span text:style-name="T1">Площадка с искусственным льдом работает ежедневно с 9.00 до 23.00</text:span></text:p>
      <text:p text:style-name="Text_20_body">Для любителей активного отдыха в Южнопортовом оборудовали катки с естественным и искусственным покрытием. Об этом в ходе встречи с местными жителями рассказала заместитель главы управы района по работе с населением Лариса Бабанина.</text:p>
      <text:p text:style-name="Text_20_body">– В районе есть один каток с искусственным льдом по адресу ул. Новоостаповская, дом 8, а также семь дворовых катков с естественным покрытием по адресам: ул. Трофимова, дом 34; ул. Шарикоподшипниковская, дом 2; ул. Симоновский Вал, дом 9; ул. 5-я Кожуховская, дом 21; ул. 5-я Кожуховская, дом 32; ул. Петра Романова, дом 6; ул. Велозаводская, дом 9, – уточнила Лариса Бабанина.</text:p>
      <text:p text:style-name="Text_20_body">Отметим, что каток с искусственным льдом работает ежедневно с 9.00 до 23.00. Там регулярно проходят районные массовые мероприятия, а для удобства посетителей организованы теплые раздевалки и бесплатный пункт проката коньков.</text:p>
      <text:p text:style-name="Text_20_body"><text:line-break/></text:p>
      <text:p text:style-name="Text_20_body">Адрес страницы: <text:a xlink:type="simple" xlink:href="http://uvao.mos.ru/presscenter/news/detail/4557210.html" office:name=""><text:span text:style-name="Definition">http://uvao.mos.ru/presscenter/news/detail/4557210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15:26:31Z</meta:creation-date>
    <dc:date>2023-06-13T15:26:31Z</dc:date>
  </office:meta>
</office:document-meta>
</file>