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ждественские-игры-пройдут-в-сквере-судакова"/>«Рождественские игры» пройдут в сквере Судакова<text:bookmark-end text:name="рождественские-игры-пройдут-в-сквере-судакова"/></text:h>
      <text:p text:style-name="First_20_paragraph">29.12.2016</text:p>
      <text:p text:style-name="Text_20_body"><text:span text:style-name="T1">В дни рождественских Святок в районе Люблино состоится праздничная программа для детей и молодежи «Рождественские игры». Об этом сообщила руководитель центра развития творчества «Олимп» Анастасия Третьякова.</text:span></text:p>
      <text:p text:style-name="Text_20_body">– В сквере имени Михаила Судакова развернется игровая зона с состязаниями на свежем воздухе и творческими конкурсами, - отметила Анастасия Третьякова.</text:p>
      <text:p text:style-name="Text_20_body">На площадке выступят воспитанники творческих студий центра «Олимп». В ловкости, быстроте и находчивости посоревнуются все желающие. На празднике будет много музыки, народных песен и стихотворений о Рождестве. Самых активных участников наградят приятными сувенирами.</text:p>
      <text:p text:style-name="Text_20_body">Праздник начнется 8 января в 13.00 на открытой площадке сквера имени Михаила Судакова (пересечение улиц Краснодонская, Совхозная и Судакова).</text:p>
      <text:p text:style-name="Text_20_body"><text:line-break/></text:p>
      <text:p text:style-name="Text_20_body"><text:line-break/></text:p>
      <text:p text:style-name="Text_20_body">Адрес страницы: <text:a xlink:type="simple" xlink:href="http://uvao.mos.ru/presscenter/news/detail/4557296.html" office:name=""><text:span text:style-name="Definition">http://uvao.mos.ru/presscenter/news/detail/455729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7:23:21Z</meta:creation-date>
    <dc:date>2023-05-19T07:23:21Z</dc:date>
  </office:meta>
</office:document-meta>
</file>