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121-южнопортового-покажут-кукольный-моноспектакль"/>В библиотеке №121 Южнопортового покажут кукольный моноспектакль<text:bookmark-end text:name="в-библиотеке-121-южнопортового-покажут-кукольный-моноспектакль"/></text:h>
      <text:p text:style-name="First_20_paragraph">30.12.2016</text:p>
      <text:p text:style-name="Text_20_body"><text:span text:style-name="T1">В библиотеке №121 Южнопортового района 6 января камерный театр кукол «Сольвейг» представит уникальный моноспектакль Мари Мутловой «Рождественский романс. Новеллы». Об этом газете «Наш район Южнопортовый» сообщили в пресс-службе Централизованной библиотечной системы Юго-Восточного округа.</text:span></text:p>
      <text:p text:style-name="Text_20_body">– «Сольвейг» – это театр одного актера-режиссера и его кукол. Спектакли поставлены в уникальном жанре синтетического театра по школе заслуженного артиста России Андрея Денникова и соединяют в себе драму, вокал и танец. Гостей ожидает интереснейшая постановка, – рассказали в пресс-службе.</text:p>
      <text:p text:style-name="Text_20_body">Отметим, что 6 января спектакли пройдут сразу в двух зданиях библиотеки №121. В 12.00 представление начнется по адресу улица Петра Романова, дом 6, а к 15.00 зрителей ждут по адресу улица Трофимова, дом 15. Также в этом здании пройдет мастер-класс по изготовлению новогодних игрушек «Наряд для лесной красавицы».</text:p>
      <text:p text:style-name="Text_20_body">Вход на все мероприятия свободный. Возрастное ограничение 6+.</text:p>
      <text:p text:style-name="Text_20_body"><text:line-break/></text:p>
      <text:p text:style-name="Text_20_body">Адрес страницы: <text:a xlink:type="simple" xlink:href="http://uvao.mos.ru/presscenter/news/detail/4567421.html" office:name=""><text:span text:style-name="Definition">http://uvao.mos.ru/presscenter/news/detail/4567421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0:48:59Z</meta:creation-date>
    <dc:date>2023-06-08T00:48:59Z</dc:date>
  </office:meta>
</office:document-meta>
</file>