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сдадут-нормативы-гто-по-лыжам-на-улице-заречье"/>Москвичи сдадут нормативы ГТО по лыжам на улице Заречье<text:bookmark-end text:name="москвичи-сдадут-нормативы-гто-по-лыжам-на-улице-заречье"/></text:h>
      <text:p text:style-name="First_20_paragraph">30.12.2016</text:p>
      <text:p text:style-name="Text_20_body"><text:span text:style-name="T1">Участникам необходимо заранее пройти медосмотр и получить допуск врача</text:span></text:p>
      <text:p text:style-name="Text_20_body">В 2017 году природная зона «Кузьминки-Люблино» станет местом сдачи нормативов комплекса «Готов к труду и обороне». Сдать нормы ГТО можно будет на лыжне, проложенной в районе улицы Заречье. Об этом сообщили в Центре физкультуры и спорта ЮВАО.</text:p>
      <text:p text:style-name="Text_20_body">– Массовые лыжные заезды выходного дня с возможностью сдачи ГТО состоятся в январе и феврале, - пояснили в ЦФКиС ЮВАО.</text:p>
      <text:p text:style-name="Text_20_body">Массовый лыжный забег состоится 22 января в 12.30, а 11 февраля в 13.00 в комплексе «Кузьминки-Люблино» пройдет зимний фестиваль ГТО с лыжными гонками.</text:p>
      <text:p text:style-name="Text_20_body">Старт лыжники возьмут от улицы Заречье, 7. Желающим сдать нормативы необходимо заранее пройти медосмотр и получить допуск врача.</text:p>
      <text:p text:style-name="Text_20_body"><text:line-break/></text:p>
      <text:p text:style-name="Text_20_body">Адрес страницы: <text:a xlink:type="simple" xlink:href="http://uvao.mos.ru/presscenter/news/detail/4567458.html" office:name=""><text:span text:style-name="Definition">http://uvao.mos.ru/presscenter/news/detail/4567458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9T21:19:19Z</meta:creation-date>
    <dc:date>2025-01-19T21:19:19Z</dc:date>
  </office:meta>
</office:document-meta>
</file>