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арке-850-летия-москвы-открылась-самая-длинная-лыжная-трасса-ювао"/>В парке 850-летия Москвы открылась самая длинная лыжная трасса ЮВАО<text:bookmark-end text:name="в-парке-850-летия-москвы-открылась-самая-длинная-лыжная-трасса-ювао"/></text:h>
      <text:p text:style-name="First_20_paragraph">30.12.2016</text:p>
      <text:p text:style-name="Text_20_body"><text:span text:style-name="T1">В преддверии Нового года в ЮВАО состоиялось торжественное открытие новой, самой длинной в округе, лыжной трассы в парке 850-летия Москвы на территории районов Марьино и Капотня.</text:span><text:line-break/><text:line-break/>В лыжных соревнованиях, которые ознаменовали открытие главного объекта зимнего отдыха на юго-востоке столицы, приняли участие сотни жителей округа. Старт соревнованиям дал префект Юго-Восточного округа Андрей Цыбин.<text:line-break/><text:line-break/>Инициатива организовать лыжную трассу на неиспользуемой территории парка 850-летия Москвы возникла у представителей лыжной общественности города, которую полностью поддержали власти округа. В результате с конца ноября 2016 года при участии АНО «Спортивно-оздоровительный клуб ГАБО» были проведены работы по созданию 10-километровой трассы. Уникальный проект выполнен с учетом сохранения рельефа местности и существующей экосистемы, а маршрут проходит через одно из самых живописных мест в парке – вдоль Москвы-реки. В вечернее время маршрут будет подсвечен фонарями.<text:line-break/>На трассе предусмотрена утолщенная подушка не только из натурального, но и искусственного снега.</text:p>
      <text:p text:style-name="Text_20_body"><text:line-break/></text:p>
      <text:p text:style-name="Text_20_body">Адрес страницы: <text:a xlink:type="simple" xlink:href="http://uvao.mos.ru/presscenter/news/detail/4567484.html" office:name=""><text:span text:style-name="Definition">http://uvao.mos.ru/presscenter/news/detail/4567484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7T22:25:47Z</meta:creation-date>
    <dc:date>2024-11-17T22:25:47Z</dc:date>
  </office:meta>
</office:document-meta>
</file>