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25-тысячи-маф-установили-на-набережной-москвы-реки-в-капотне"/>Более 2,5 тысячи МАФ установили на набережной Москвы-реки в Капотне<text:bookmark-end text:name="более-25-тысячи-маф-установили-на-набережной-москвы-реки-в-капотне"/></text:h>
      <text:p text:style-name="First_20_paragraph">09.01.2020</text:p>
      <text:p text:style-name="Text_20_body"><text:span text:style-name="T1">Более 2,5 тысячи малых архитектурных форм появилось в рамках благоустройства на набережной Москвы-реки в Капотне.</text:span></text:p>
      <text:p text:style-name="Text_20_body">- На набережной Москвы-реки произвели монтаж 2 578 малых архитектурных форм. Это 100 процентов от проектного объема, - рассказали в управе района Капотня.</text:p>
      <text:p text:style-name="Text_20_body">Кроме того, на объекте устроили 36 995 квадратных метров дорожек и площадок из бетонной плитки и 25 608 погонных метров бортового камня.</text:p>
      <text:p text:style-name="Text_20_body">Работы по комплексному благоустройству парка вдоль Москвы-реки по проектируемому проезду № 5468 в Капотне начаты комплексом городского хозяйства Москвы в 2019 году в рамках реализации государственной программы «Развитие городской среды». Общая площадь благоустройства – 50,3 гектара. Протяженность участка – 2,5 километра. Данная территория расположена в западной части района Капотня.</text:p>
      <text:p text:style-name="Text_20_body"><text:line-break/></text:p>
      <text:p text:style-name="Text_20_body">Адрес страницы: <text:a xlink:type="simple" xlink:href="http://uvao.mos.ru/presscenter/news/detail/8606580.html" office:name=""><text:span text:style-name="Definition">http://uvao.mos.ru/presscenter/news/detail/8606580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9T18:04:47Z</meta:creation-date>
    <dc:date>2025-01-19T18:04:47Z</dc:date>
  </office:meta>
</office:document-meta>
</file>