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ей-ювао-познакомят-с-историческими-местами-района-люблино"/>Жителей ЮВАО познакомят с историческими местами района Люблино<text:bookmark-end text:name="жителей-ювао-познакомят-с-историческими-местами-района-люблино"/></text:h>
      <text:p text:style-name="First_20_paragraph">18.08.2020</text:p>
      <text:p text:style-name="Text_20_body"><text:span text:style-name="T1">Бесплатную экскурсию по историческим местам района Люблино проведет экскурсовод-краевед Нина Кузьмина.</text:span></text:p>
      <text:p text:style-name="Text_20_body">Гостей ждет прогулка по парку усадьбы Люблино, рассказ о том, как в усадьбе Николая Дурасова гостил Федор Достоевский, а также знакомство с памятником русскому писателю. Участники узнают интересные факты из истории больницы имени Н.А. Семашко, а также храмов святого Андрея Первозванного и святого Саввы Освященного. Завершится экскурсия в библиотеке на Тихорецком бульваре.</text:p>
      <text:p text:style-name="Text_20_body">Экскурсия состоится в среду, 19 августа. Всех желающих присоединиться к познавательной прогулке ждут по адресу: улица Кубанская, 16/2. Старт намечен на 14.00.</text:p>
      <text:p text:style-name="Text_20_body"><text:line-break/></text:p>
      <text:p text:style-name="Text_20_body">Адрес страницы: <text:a xlink:type="simple" xlink:href="http://uvao.mos.ru/presscenter/news/detail/9142607.html" office:name=""><text:span text:style-name="Definition">http://uvao.mos.ru/presscenter/news/detail/9142607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11:05:40Z</meta:creation-date>
    <dc:date>2023-08-08T11:05:40Z</dc:date>
  </office:meta>
</office:document-meta>
</file>