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сад-и-музыкальная-школа-появятся-в-рязанском-районе-в-рамках-программы-реновации"/>Детсад и музыкальная школа появятся в Рязанском районе в рамках программы реновации<text:bookmark-end text:name="детсад-и-музыкальная-школа-появятся-в-рязанском-районе-в-рамках-программы-реновации"/></text:h>
      <text:p text:style-name="First_20_paragraph">23.10.2020</text:p>
      <text:p text:style-name="Text_20_body"><text:span text:style-name="T1">Несколько объектов образовательной инфраструктуры построят в Рязанском районе в рамках реализации программы реновации жилого фонда.</text:span></text:p>
      <text:p text:style-name="Text_20_body">- Всего в районе Рязанский новые квартиры получат жители 72 сносимых домов, для начала переселения подобраны четыре стартовые площадки, - сообщил руководитель столичного Департамента строительства Рафик Загрутдинов. – В рамках программы реновации в районе предусмотрено строительство детского сада, общеобразовательной и музыкальной школ. Жители будут обеспечены всеми необходимыми объектами социальной инфраструктуры.</text:p>
      <text:p text:style-name="Text_20_body">Кроме того, благодаря реновации в кварталах появятся новые социальные, спортивные и культурные объекты, которые обеспечат более высокое качество жизни для всех жителе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uvao.mos.ru/presscenter/news/detail/9351206.html" office:name=""><text:span text:style-name="Definition">http://uvao.mos.ru/presscenter/news/detail/9351206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00:27:57Z</meta:creation-date>
    <dc:date>2023-07-01T00:27:57Z</dc:date>
  </office:meta>
</office:document-meta>
</file>