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завершается-закладка-фундамента-деревянного-храма-на-тихорецком-бульваре"/>Завершается закладка фундамента деревянного храма на Тихорецком бульваре<text:bookmark-end text:name="завершается-закладка-фундамента-деревянного-храма-на-тихорецком-бульваре"/></text:h>
      <text:p text:style-name="First_20_paragraph">27.05.2021</text:p>
      <text:p text:style-name="Text_20_body"><text:line-break/><text:span text:style-name="T1">В ЮВАО до конца года планируется установить сруб деревянного храма в честь святых первоверховных апостолов Петра и Павла, который возводится по адресу: Тихорецкий бульвар, владение 1. Об этом сообщили в пресс-службе куратора программы по возведению православных храмовых комплексов в Москве Владимира Ресина.</text:span></text:p>
      <text:p text:style-name="Text_20_body">«Новый пятикупольный храм на 750 прихожан будет построен из сибирского кедра и станет самым большим деревянным храмом не только в Москве, но и во всей Центральной России. Весной подрядчики рассчитывают завершить закладку фундамента, а в третьем квартале планируется приступить к прокладке коммуникаций. Художники уже пишут иконы для пятиярусного дубового иконостаса», — отметил источник.</text:p>
      <text:p text:style-name="Text_20_body">Строительство храма началось в 2019 году. Его высота вместе с крестом превысит 40 метров. Рядом с местом строительства установлен семиметровый резной Поклонный крест из лиственницы, созданной по образцам Соловецких святынь.</text:p>
      <text:p text:style-name="Text_20_body"><text:span text:style-name="T1">Фото: Роман Балаев, газета «Юго-Восточный курьер»</text:span></text:p>
      <text:p text:style-name="Text_20_body"><text:line-break/></text:p>
      <text:p text:style-name="Text_20_body">Адрес страницы: <text:a xlink:type="simple" xlink:href="http://uvao.mos.ru/presscenter/news/detail/9982571.html" office:name=""><text:span text:style-name="Definition">http://uvao.mos.ru/presscenter/news/detail/9982571.html</text:span></text:a></text:p>
      <text:p text:style-name="Text_20_body"><text:a xlink:type="simple" xlink:href="http://uvao.mos.ru" office:name=""><text:span text:style-name="Definition">Префектура Юг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24T06:23:15Z</meta:creation-date>
    <dc:date>2023-06-24T06:23:15Z</dc:date>
  </office:meta>
</office:document-meta>
</file>