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лейболисты-из-ювао-завоевали-серебро-городского-первенства"/>Волейболисты из ЮВАО завоевали серебро городского первенства<text:bookmark-end text:name="волейболисты-из-ювао-завоевали-серебро-городского-первенства"/></text:h>
      <text:p text:style-name="First_20_paragraph">27.05.2021</text:p>
      <text:p text:style-name="Text_20_body"><text:line-break/><text:span text:style-name="T1">Волейболисты из района Выхино-Жулебино успешно выступили на городских соревнованиях: призовое место в турнире завоевала команда «Барс», которая тренируется на базе культурного центра «Лидер».</text:span></text:p>
      <text:p text:style-name="Text_20_body"><text:line-break/></text:p>
      <text:p text:style-name="Text_20_body">«В Первенстве московской волейбольной лиги команда «Барс» заняла второе место», — отметили в культурном центре. Как уточнил источник, всего в этих соревнованиях принимало участие 45 команд.</text:p>
      <text:p text:style-name="Text_20_body">Отметим, что команда «Барс» является постоянным участником районных, окружных, городских и общероссийских соревнований и неоднократно занимала призовые места на турнирах различного уровня.</text:p>
      <text:p text:style-name="Text_20_body"><text:span text:style-name="T1">Фото: предоставлено пресс-службой культурного центра «Лидер»</text:span></text:p>
      <text:p text:style-name="Text_20_body"><text:line-break/></text:p>
      <text:p text:style-name="Text_20_body">Адрес страницы: <text:a xlink:type="simple" xlink:href="http://uvao.mos.ru/presscenter/news/detail/9985408.html" office:name=""><text:span text:style-name="Definition">http://uvao.mos.ru/presscenter/news/detail/9985408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4T10:53:54Z</meta:creation-date>
    <dc:date>2023-09-24T10:53:54Z</dc:date>
  </office:meta>
</office:document-meta>
</file>