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итоминоз-и-состояние-хронической-усталости"/>Авитоминоз и состояние хронической усталости<text:bookmark-end text:name="авитоминоз-и-состояние-хронической-усталости"/></text:h>
      <text:p text:style-name="First_20_paragraph">06.04.2023</text:p>
      <text:p text:style-name="Text_20_body"><text:a xlink:type="simple" xlink:href="/upload_local/video/video-06-04-23-11-57.mov" office:name=""><text:span text:style-name="Definition"/></text:a></text:p>
      <text:p text:style-name="Text_20_body"><text:line-break/></text:p>
      <text:p text:style-name="Text_20_body">Адрес страницы: <text:a xlink:type="simple" xlink:href="http://uvao.mos.ru/presscenter/oficialno/detail/11512724.html" office:name=""><text:span text:style-name="Definition">http://uvao.mos.ru/presscenter/oficialno/detail/1151272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6:33:56Z</meta:creation-date>
    <dc:date>2025-02-16T06:33:56Z</dc:date>
  </office:meta>
</office:document-meta>
</file>