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"/>Оповещение о начале общественных обсуждений<text:bookmark-end text:name="оповещение-о-начале-общественных-обсуждений"/></text:h>
      <text:p text:style-name="First_20_paragraph">08.05.2020</text:p>
      <text:p text:style-name="Text_20_body">Оповещение о начале общественных обсуждений по проекту межевания (корректировки) территории квартала района Люблино, ограниченного улицей Ставропольская, проспектом 40 лет Октября, улицей Краснодарская, улицей Люблинская, в границах которого расположена «стартовая площадка» по адресу: ул. Люблинская, вл. 113</text:p>
      <text:p text:style-name="Text_20_body"><text:line-break/></text:p>
      <text:p text:style-name="Text_20_body">Адрес страницы: <text:a xlink:type="simple" xlink:href="http://uvao.mos.ru/public-hearings/detail/8987237.html" office:name=""><text:span text:style-name="Definition">http://uvao.mos.ru/public-hearings/detail/8987237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5T11:17:04Z</meta:creation-date>
    <dc:date>2025-03-05T11:17:04Z</dc:date>
  </office:meta>
</office:document-meta>
</file>