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мкр.-117-117а-118-118а-119-района-кузьминки.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.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мкр.-117-117а-118-118а-119-района-кузьминки."/></text:h>
      <text:p text:style-name="First_20_paragraph">17.04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проводятся в пределах территории района Кузьминки города Москвы.</text:p>
      <text:p text:style-name="Text_20_body">К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подготовлены следующие информационные материалы: проект внесения изменений в правила землепользования и застройки города Москвы, демонстрационные материалы.</text:p>
      <text:p text:style-name="Text_20_body">Проект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17, 117А, 118, 118А, 119 района Кузьминки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vao.mos.ru/public-hearings/detail/8987243.html" office:name=""><text:span text:style-name="Definition">http://uvao.mos.ru/public-hearings/detail/898724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08:11:49Z</meta:creation-date>
    <dc:date>2025-02-28T08:11:49Z</dc:date>
  </office:meta>
</office:document-meta>
</file>