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мкр.113-113а-района-кузьминки."/>Оповещение о начале общественных обсуждений по проекту планировки территории мкр.113, 113а района Кузьминки.<text:bookmark-end text:name="оповещение-о-начале-общественных-обсуждений-по-проекту-планировки-территории-мкр.113-113а-района-кузьминки."/></text:h>
      <text:p text:style-name="First_20_paragraph">17.04.2020</text:p>
      <text:p text:style-name="Text_20_body">Общественные обсуждения по проекту планировки территории мкр.113, 113а района Кузьминки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планировки территории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планировки территории мкр.113, 113а района Кузьминки проводятся в пределах территории района Кузьминки города Москвы.</text:p>
      <text:p text:style-name="Text_20_body">К проекту планировки территории мкр.113, 113а района Кузьминки подготовлены следующие информационные материалы: утверждаемая часть проекта, демонстрационные материалы.</text:p>
      <text:p text:style-name="Text_20_body">Проект планировки территории мкр.113, 113а района Кузьминки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планировки территории мкр.113, 113а района Кузьминки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vao.mos.ru/public-hearings/detail/8987256.html" office:name=""><text:span text:style-name="Definition">http://uvao.mos.ru/public-hearings/detail/8987256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4T02:18:31Z</meta:creation-date>
    <dc:date>2024-12-14T02:18:31Z</dc:date>
  </office:meta>
</office:document-meta>
</file>