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маршала-чуйкова-ул.-вл.-3-стр.-3-4-770400040031004.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Маршала Чуйкова ул., вл. 3, стр. 3, 4 (77:04:0004003:1004).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маршала-чуйкова-ул.-вл.-3-стр.-3-4-770400040031004."/></text:h>
      <text:p text:style-name="First_20_paragraph">17.04.2020</text:p>
      <text:p text:style-name="Text_20_body">Общественные обсуждения по проекту внесения изменений в правила землепользования и застройки города Москвы в отношении территории по адресу: Маршала Чуйкова ул., вл. 3, стр. 3, 4 (77:04:0004003:1004) проводятся в порядке, определенном Градостроительным кодексом Российской Федерации, Законом города Москвы от 25 июня 2008 г. № 28 «Градостроительный кодекс города Москвы»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ода № 448-ПП.</text:p>
      <text:p text:style-name="Text_20_body">Организатором общественных обсуждений по проекту планировки территории и внесения изменений в Правила землепользования и застройки города Москвы в части территории по адресу: проект планировки территории по адресу: Маршала Чуйкова ул., вл. 3, стр. 3, 4 (77:04:0004003:1004) является Городская комиссия по вопросам градостроительства, землепользования и застройки при Правительстве Москвы.</text:p>
      <text:p text:style-name="Text_20_body">Общественные обсуждения по проекту внесения изменений в правила землепользования и застройки города Москвы в отношении территории по адресу: Маршала Чуйкова ул., вл. 3, стр. 3, 4 (77:04:0004003:1004) проводятся в пределах территории района Кузьминки города Москвы.</text:p>
      <text:p text:style-name="Text_20_body">К проекту внесения изменений в правила землепользования и застройки города Москвы в отношении территории по адресу: Маршала Чуйкова ул., вл. 3, стр. 3, 4 (77:04:0004003:1004) подготовлены следующие информационные материалы: проект внесения изменений в правила землепользования и застройки города Москвы, демонстрационные материалы.</text:p>
      <text:p text:style-name="Text_20_body">Проект внесения изменений в правила землепользования и застройки города Москвы в отношении территории по адресу: Маршала Чуйкова ул., вл. 3, стр. 3, 4 (77:04:0004003:1004) и информационные материалы к нему размещены на сайте проекта «Активный гражданин» в информационно-телекоммуникационной сети Интернет http://ag.mos.ru (далее – официальный сайт), в разделе «Общественные обсуждения».</text:p>
      <text:p text:style-name="Text_20_body">Общий срок проведения общественных обсуждений по проекту внесения изменений в правила землепользования и застройки города Москвы в отношении территории по адресу: Маршала Чуйкова ул., вл. 3, стр. 3, 4 (77:04:0004003:1004) составляет не менее одного и не более трех месяцев.</text:p>
      <text:p text:style-name="Text_20_body">Экспозиция проекта открыта 27.04.2020 на официальном сайте и проводится с 27.04.2020 по 10.05.2020.</text:p>
      <text:p text:style-name="Text_20_body">В течение всего периода проведения экспозиции проекта участники общественных обсуждений, прошедшие идентификацию в соответствии с частью 12 статьи 5.1 Градостроительного кодекса Российской Федерации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. № 448-ПП, имеют право внести предложения и замечания, касающиеся данного проекта путем заполнения формы на официальном сайте.</text:p>
      <text:p text:style-name="Text_20_body"><text:line-break/></text:p>
      <text:p text:style-name="Text_20_body">Адрес страницы: <text:a xlink:type="simple" xlink:href="http://uvao.mos.ru/public-hearings/detail/8987264.html" office:name=""><text:span text:style-name="Definition">http://uvao.mos.ru/public-hearings/detail/8987264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1T21:21:58Z</meta:creation-date>
    <dc:date>2025-01-01T21:21:58Z</dc:date>
  </office:meta>
</office:document-meta>
</file>