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62020-от-02-марта-2020-года-публичных-слушаний-по-проекту-внесения-изменений-в-правила-землепользования-и-застройки-города-москвы-в-отношении-территории-по-адресу-ул.-2-я-вольская-вл.-30-кад.-7704000600011-ювао"/>ПРОТОКОЛ № 6/2020 от 02 марта 2020 года публичных слушаний по проекту внесения изменений в правила землепользования и застройки города Москвы в отношении территории по адресу: ул. 2-я Вольская, вл. 30 (кад. № 77:04:0006000:11), ЮВАО<text:bookmark-end text:name="протокол-62020-от-02-марта-2020-года-публичных-слушаний-по-проекту-внесения-изменений-в-правила-землепользования-и-застройки-города-москвы-в-отношении-территории-по-адресу-ул.-2-я-вольская-вл.-30-кад.-7704000600011-ювао"/></text:h>
      <text:p text:style-name="First_20_paragraph">02.03.2020</text:p>
      <text:p text:style-name="Text_20_body"><text:line-break/></text:p>
      <text:p text:style-name="Text_20_body">Адрес страницы: <text:a xlink:type="simple" xlink:href="http://uvao.mos.ru/public-hearings/detail/8987326.html" office:name=""><text:span text:style-name="Definition">http://uvao.mos.ru/public-hearings/detail/8987326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4T16:03:59Z</meta:creation-date>
    <dc:date>2024-08-04T16:03:59Z</dc:date>
  </office:meta>
</office:document-meta>
</file>