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52020-от-13-февраля-2020-года-публичных-слушаний-по-проекту-планировки-территории-линейного-объекта-реконструкция-водопроводной-сети-по-адресу-ул.-велозаводская"/>ПРОТОКОЛ № 5/2020 от 13 февраля 2020 года публичных слушаний по проекту планировки территории линейного объекта – реконструкция водопроводной сети по адресу: ул. Велозаводская<text:bookmark-end text:name="протокол-52020-от-13-февраля-2020-года-публичных-слушаний-по-проекту-планировки-территории-линейного-объекта-реконструкция-водопроводной-сети-по-адресу-ул.-велозаводская"/></text:h>
      <text:p text:style-name="First_20_paragraph">13.02.2020</text:p>
      <text:p text:style-name="Text_20_body"><text:line-break/></text:p>
      <text:p text:style-name="Text_20_body">Адрес страницы: <text:a xlink:type="simple" xlink:href="http://uvao.mos.ru/public-hearings/detail/8987327.html" office:name=""><text:span text:style-name="Definition">http://uvao.mos.ru/public-hearings/detail/898732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6T22:33:17Z</meta:creation-date>
    <dc:date>2023-09-06T22:33:17Z</dc:date>
  </office:meta>
</office:document-meta>
</file>