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22020-от-07-февраля-2020-года-публичных-слушаний-по-проекту-планировки-территории-ограниченной-рязанским-проспектом-полосой-отвода-малого-кольца-московской-окружной-железной-дороги-симоновским-тупиком-улицей-коновалова-район-рязанский"/>ПРОТОКОЛ № 2/2020 от 07 февраля 2020 года публичных слушаний по проекту планировки территории, ограниченной Рязанским проспектом, полосой отвода Малого кольца Московской окружной железной дороги, Симоновским тупиком, улицей Коновалова (район Рязанский)<text:bookmark-end text:name="протокол-22020-от-07-февраля-2020-года-публичных-слушаний-по-проекту-планировки-территории-ограниченной-рязанским-проспектом-полосой-отвода-малого-кольца-московской-окружной-железной-дороги-симоновским-тупиком-улицей-коновалова-район-рязанский"/></text:h>
      <text:p text:style-name="First_20_paragraph">07.02.2020</text:p>
      <text:p text:style-name="Text_20_body"><text:line-break/></text:p>
      <text:p text:style-name="Text_20_body">Адрес страницы: <text:a xlink:type="simple" xlink:href="http://uvao.mos.ru/public-hearings/detail/8987330.html" office:name=""><text:span text:style-name="Definition">http://uvao.mos.ru/public-hearings/detail/898733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06:29:23Z</meta:creation-date>
    <dc:date>2025-02-13T06:29:23Z</dc:date>
  </office:meta>
</office:document-meta>
</file>