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ючение-по-результатам-публичных-слушаний-по-проекту-внесения-изменений-в-правила-землепользования-и-застройки-города-москвы-в-отношении-территории-по-адресу-автомобильный-проезд-влд.-8-кад.-770400010088-ювао"/>ЗАКЛЮЧЕНИЕ по результатам публичных слушаний по проекту внесения изменений в правила землепользования и застройки города Москвы в отношении территории по адресу: Автомобильный проезд, влд. 8 (кад. № 77:04:0001008:8), ЮВАО<text:bookmark-end text:name="заключение-по-результатам-публичных-слушаний-по-проекту-внесения-изменений-в-правила-землепользования-и-застройки-города-москвы-в-отношении-территории-по-адресу-автомобильный-проезд-влд.-8-кад.-770400010088-ювао"/></text:h>
      <text:p text:style-name="First_20_paragraph">03.03.2020</text:p>
      <text:p text:style-name="Text_20_body"><text:line-break/></text:p>
      <text:p text:style-name="Text_20_body">Адрес страницы: <text:a xlink:type="simple" xlink:href="http://uvao.mos.ru/public-hearings/detail/8987343.html" office:name=""><text:span text:style-name="Definition">http://uvao.mos.ru/public-hearings/detail/8987343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2T18:53:06Z</meta:creation-date>
    <dc:date>2025-02-22T18:53:06Z</dc:date>
  </office:meta>
</office:document-meta>
</file>