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заключение-по-результатам-публичных-слушаний-по-проекту-планировки-территории-ограниченной-рязанским-проспектом-полосой-отвода-малого-кольца-московской-окружной-железной-дороги-симоновским-тупиком-улицей-коновалова-район-рязанский-ювао."/>ЗАКЛЮЧЕНИЕ по результатам публичных слушаний по проекту планировки территории, ограниченной Рязанским проспектом, полосой отвода Малого кольца Московской окружной железной дороги, Симоновским тупиком, улицей Коновалова (район Рязанский, ЮВАО).<text:bookmark-end text:name="заключение-по-результатам-публичных-слушаний-по-проекту-планировки-территории-ограниченной-рязанским-проспектом-полосой-отвода-малого-кольца-московской-окружной-железной-дороги-симоновским-тупиком-улицей-коновалова-район-рязанский-ювао."/></text:h>
      <text:p text:style-name="First_20_paragraph">28.02.2020</text:p>
      <text:p text:style-name="Text_20_body"><text:line-break/></text:p>
      <text:p text:style-name="Text_20_body">Адрес страницы: <text:a xlink:type="simple" xlink:href="http://uvao.mos.ru/public-hearings/detail/8987355.html" office:name=""><text:span text:style-name="Definition">http://uvao.mos.ru/public-hearings/detail/8987355.html</text:span></text:a></text:p>
      <text:p text:style-name="Text_20_body"><text:a xlink:type="simple" xlink:href="http://uvao.mos.ru" office:name=""><text:span text:style-name="Definition">Префектура Юго-Восточ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02T17:11:29Z</meta:creation-date>
    <dc:date>2023-07-02T17:11:29Z</dc:date>
  </office:meta>
</office:document-meta>
</file>