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632019-от-05-декабря-2019-года-публичных-слушаний-по-проекту-внесения-изменений-в-правила-землепользования-и-застройки-в-отношении-территории-по-адресу-мкад-15-й-км-кад.-7704000402092-ювао."/>ПРОТОКОЛ № 63/2019 от 05 декабря 2019 года публичных слушаний по проекту внесения изменений в правила землепользования и застройки в отношении территории по адресу: МКАД 15-й км (кад. № 77:04:0004020:92), ЮВАО.<text:bookmark-end text:name="протокол-632019-от-05-декабря-2019-года-публичных-слушаний-по-проекту-внесения-изменений-в-правила-землепользования-и-застройки-в-отношении-территории-по-адресу-мкад-15-й-км-кад.-7704000402092-ювао."/></text:h>
      <text:p text:style-name="First_20_paragraph">05.12.2019</text:p>
      <text:p text:style-name="Text_20_body"><text:line-break/></text:p>
      <text:p text:style-name="Text_20_body">Адрес страницы: <text:a xlink:type="simple" xlink:href="http://uvao.mos.ru/public-hearings/detail/8998615.html" office:name=""><text:span text:style-name="Definition">http://uvao.mos.ru/public-hearings/detail/899861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13:21:08Z</meta:creation-date>
    <dc:date>2023-07-11T13:21:08Z</dc:date>
  </office:meta>
</office:document-meta>
</file>