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некрасовка-кв.-8а-ювао.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Некрасовка, кв. 8А, ЮВАО.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некрасовка-кв.-8а-ювао."/></text:h>
      <text:p text:style-name="First_20_paragraph">31.12.2019</text:p>
      <text:p text:style-name="Text_20_body"><text:line-break/></text:p>
      <text:p text:style-name="Text_20_body">Адрес страницы: <text:a xlink:type="simple" xlink:href="http://uvao.mos.ru/public-hearings/detail/8998850.html" office:name=""><text:span text:style-name="Definition">http://uvao.mos.ru/public-hearings/detail/899885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6:21:27Z</meta:creation-date>
    <dc:date>2024-12-25T16:21:27Z</dc:date>
  </office:meta>
</office:document-meta>
</file>