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мячковский-бульвар-корп.-27-кад.-7704000402529-ювао."/>ЗАКЛЮЧЕНИЕ по результатам публичных слушаний по проекту внесения изменений в правила землепользования и застройки города Москвы в отношении территории по адресу: Мячковский бульвар, корп. 27 (кад. № 77:04:0004025:29), ЮВАО.<text:bookmark-end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мячковский-бульвар-корп.-27-кад.-7704000402529-ювао."/></text:h>
      <text:p text:style-name="First_20_paragraph">31.12.2019</text:p>
      <text:p text:style-name="Text_20_body"><text:line-break/></text:p>
      <text:p text:style-name="Text_20_body">Адрес страницы: <text:a xlink:type="simple" xlink:href="http://uvao.mos.ru/public-hearings/detail/8998852.html" office:name=""><text:span text:style-name="Definition">http://uvao.mos.ru/public-hearings/detail/8998852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2T12:08:38Z</meta:creation-date>
    <dc:date>2024-09-22T12:08:38Z</dc:date>
  </office:meta>
</office:document-meta>
</file>