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"/>ЗАКЛЮЧЕНИЕ по результатам публичных слушаний<text:bookmark-end text:name="заключение-по-результатам-публичных-слушаний"/></text:h>
      <text:p text:style-name="First_20_paragraph">31.12.2019</text:p>
      <text:p text:style-name="Text_20_body">ЗАКЛЮЧЕНИЕ по результатам публичных слушаний по материалам корректировки проекта межевания части территории квартала, ограниченного Курьяновским бульваром, 1-й Курьяновской улицей, границей ПК, Шоссейной улицей, Проектируемым проездом № 3712, проездом внутреннего пользования, 2-м Курьяновским проездом, 3-й Курьяновской улицей, район Печатники ЮВАО г. Москвы.</text:p>
      <text:p text:style-name="Text_20_body"><text:line-break/></text:p>
      <text:p text:style-name="Text_20_body">Адрес страницы: <text:a xlink:type="simple" xlink:href="http://uvao.mos.ru/public-hearings/detail/8998869.html" office:name=""><text:span text:style-name="Definition">http://uvao.mos.ru/public-hearings/detail/899886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8T13:58:49Z</meta:creation-date>
    <dc:date>2024-10-18T13:58:49Z</dc:date>
  </office:meta>
</office:document-meta>
</file>