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аключение-по-результатам-публичных-слушаний-по-проекту-планировки-микрорайона-128-б-в-района-выхино-жулебино-в-целях-реализации-программы-реновации-жилищного-фонда-в-городе-москве."/>ЗАКЛЮЧЕНИЕ по результатам публичных слушаний по проекту планировки микрорайона 128 Б-В района Выхино-Жулебино в целях реализации программы реновации жилищного фонда в городе Москве.<text:bookmark-end text:name="заключение-по-результатам-публичных-слушаний-по-проекту-планировки-микрорайона-128-б-в-района-выхино-жулебино-в-целях-реализации-программы-реновации-жилищного-фонда-в-городе-москве."/></text:h>
      <text:p text:style-name="First_20_paragraph">30.12.2019</text:p>
      <text:p text:style-name="Text_20_body"><text:line-break/></text:p>
      <text:p text:style-name="Text_20_body">Адрес страницы: <text:a xlink:type="simple" xlink:href="http://uvao.mos.ru/public-hearings/detail/8998876.html" office:name=""><text:span text:style-name="Definition">http://uvao.mos.ru/public-hearings/detail/8998876.html</text:span></text:a></text:p>
      <text:p text:style-name="Text_20_body"><text:a xlink:type="simple" xlink:href="http://uvao.mos.ru" office:name=""><text:span text:style-name="Definition">Префектура Юг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25T16:21:16Z</meta:creation-date>
    <dc:date>2024-12-25T16:21:16Z</dc:date>
  </office:meta>
</office:document-meta>
</file>